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8e80d5baab76ae8bd091a1cba5d78e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uppen:minestrone"/><text:bookmark-start text:name="__RefHeading___minestrone_1"/><text:bookmark-start text:name="minestrone"/>Minestrone<text:bookmark-end text:name="__RefHeading___minestrone_1"/><text:bookmark-end text:name="minestrone"/></text:h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p text:style-name="Text_20_body"><draw:frame draw:style-name="mediacenter" draw:name="0" text:anchor-type="paragraph" draw:z-index="0" svg:width="10.583333333333cm" svg:height="7.9375cm"><draw:image xlink:href="Pictures/58e80d5baab76ae8bd091a1cba5d78e5.jpg" xlink:type="simple" xlink:show="embed" xlink:actuate="onLoad"/></draw:frame></text:p>
      <text:h text:style-name="Heading_20_2" text:outline-level="2"><text:bookmark-start text:name="__RefHeading___zutaten_3"/><text:bookmark-start text:name="zutaten"/>Zutaten<text:bookmark-end text:name="__RefHeading___zutaten_3"/><text:bookmark-end text:name="zutaten"/></text:h>
      <text:list text:style-name="List_20_1" text:continue-numbering="false">
        <text:list-item>
          <text:p text:style-name="List_20_1_Content_First"> 3 Knoblauchzehen</text:p>
        </text:list-item>
        <text:list-item>
          <text:p text:style-name="List_20_1_Content"> 3 große   Zwiebeln</text:p>
        </text:list-item>
        <text:list-item>
          <text:p text:style-name="List_20_1_Content"> 2 Stangen Staudensellerie</text:p>
        </text:list-item>
        <text:list-item>
          <text:p text:style-name="List_20_1_Content"> 2 große   Karotten</text:p>
        </text:list-item>
        <text:list-item>
          <text:p text:style-name="List_20_1_Content"> 2 bis 3 große Kartoffeln</text:p>
        </text:list-item>
        <text:list-item>
          <text:p text:style-name="List_20_1_Content"> 100g grüne Bohnen</text:p>
        </text:list-item>
        <text:list-item>
          <text:p text:style-name="List_20_1_Content"> 100g Zucchini</text:p>
        </text:list-item>
        <text:list-item>
          <text:p text:style-name="List_20_1_Content"> 60g Butter</text:p>
        </text:list-item>
        <text:list-item>
          <text:p text:style-name="List_20_1_Content"> 50ml Olivenöl</text:p>
        </text:list-item>
        <text:list-item>
          <text:p text:style-name="List_20_1_Content"> 60g durchwachsener Speck</text:p>
        </text:list-item>
        <text:list-item>
          <text:p text:style-name="List_20_1_Content"> 500ml trockener Rotwein</text:p>
        </text:list-item>
        <text:list-item>
          <text:p text:style-name="List_20_1_Content"> 1l Gemüsebrühe oder Hühnerbrühe</text:p>
        </text:list-item>
        <text:list-item>
          <text:p text:style-name="List_20_1_Content"> 100g gehackte Tomaten</text:p>
        </text:list-item>
        <text:list-item>
          <text:p text:style-name="List_20_1_Content"> 2EL Tomatenmark</text:p>
        </text:list-item>
        <text:list-item>
          <text:p text:style-name="List_20_1_Content"> 1 Bund Basilikum aus dem Kräutertopf</text:p>
        </text:list-item>
        <text:list-item>
          <text:p text:style-name="List_20_1_Content"> 100g Parmesan - Rinde</text:p>
        </text:list-item>
        <text:list-item>
          <text:p text:style-name="List_20_1_Content"> 1 Prise Salz und Pfeffer</text:p>
        </text:list-item>
        <text:list-item>
          <text:p text:style-name="List_20_1_Content"> 85g Spaghetti, in kleine Stücke gebrochen</text:p>
        </text:list-item>
        <text:list-item>
          <text:p text:style-name="List_20_1_Content_Last"> frisch geriebener Parmesan zum Servieren</text:p>
        </text:list-item>
      </text:list>
      <text:h text:style-name="Heading_20_2" text:outline-level="2"><text:bookmark-start text:name="__RefHeading___zubereitung_4"/><text:bookmark-start text:name="zubereitung"/>Zubereitung<text:bookmark-end text:name="__RefHeading___zubereitung_4"/><text:bookmark-end text:name="zubereitung"/></text:h>
      <text:p text:style-name="Text_20_body">Den Knoblauch, die Zwiebeln, die Sellerie, die Karotten, die Kartoffeln, die Bohnen und die Zucchini klein schneiden und<text:line-break/>
den Speck klein würfeln.</text:p>
      <text:p text:style-name="Text_20_body">Die Butter und das Olivenöl in einem großen Topf erhitzen und den Speck 2 Minuten anbraten.</text:p>
      <text:p text:style-name="Text_20_body">Den Knoblauch und die Zwiebeln hinzufügen und 2 Minuten anbraten.</text:p>
      <text:p text:style-name="Text_20_body">Danach die Sellerie, die Karotten und die Kartoffeln unterrühren und weitere 2 Minuten mitbraten.</text:p>
      <text:p text:style-name="Text_20_body"><text:line-break/>
Daraufhin die Bohnen in den Topf geben und ebenfalls 2 Minuten braten.</text:p>
      <text:p text:style-name="Text_20_body">Die Zucchini einrühren und weitere 2 Minuten braten.</text:p>
      <text:p text:style-name="Text_20_body">Den Deckel auflegen und das Gemüse unter gelegentlichem Rühren 15 Minuten garen.</text:p>
      <text:p text:style-name="Text_20_body"><text:line-break/>
Die Brühe, die Tomaten, das Tomatenmark, den Basilikum und die Käserinde wie auch den Rotwein dazugeben und abschmecken.</text:p>
      <text:p text:style-name="Text_20_body">Das Ganze aufkochen und die Temperatur reduzieren und ca. 1 Stunde leise köcheln.</text:p>
      <text:p text:style-name="Text_20_body">Die Käserinde wird schließlich entfernt.</text:p>
      <text:p text:style-name="Text_20_body"><text:line-break/>
Die Spaghettistücke in den Topf geben und 10 Minuten kochen.</text:p>
      <text:p text:style-name="Text_20_body">In großen, vorgewärmten Suppentellern mit geriebenem Parmesan bestreut servieren.</text:p>
      <text:p text:style-name="Text_20_body">Dazu passt ein köstliches Ciabatta. Ein Rezept dazu habe ich ebenfal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6:49</meta:creation-date>
    <dc:creator>Generated</dc:creator>
    <dc:date>2026-08-12T16::16:49</dc:date>
    <dc:language>en-US</dc:language>
    <meta:editing-cycles>1</meta:editing-cycles>
    <meta:editing-duration>PT0S</meta:editing-duration>
    <dc:title>kochrezepte:vorspeisen:suppen:minestrone</dc:title>
  </office:meta>
</office:document-meta>
</file>