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saucen_dips_beilagen:tzatziki"/><text:bookmark-start text:name="__RefHeading___tzatziki_1"/><text:bookmark-start text:name="tzatziki"/>Tzatziki<text:bookmark-end text:name="__RefHeading___tzatziki_1"/><text:bookmark-end text:name="tzatziki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Salatgurke </text:p>
        </text:list-item>
        <text:list-item>
          <text:p text:style-name="List_20_1_Content"> 2 große Becher Sahnejoghurt natur </text:p>
        </text:list-item>
        <text:list-item>
          <text:p text:style-name="List_20_1_Content"> 6 Knoblauchzehen gerieben </text:p>
        </text:list-item>
        <text:list-item>
          <text:p text:style-name="List_20_1_Content"> Zitronensaft oder Essig </text:p>
        </text:list-item>
        <text:list-item>
          <text:p text:style-name="List_20_1_Content"> Olivenöl </text:p>
        </text:list-item>
        <text:list-item>
          <text:p text:style-name="List_20_1_Content"> Salz, schwarzer Pfeffer, Paprika </text:p>
        </text:list-item>
        <text:list-item>
          <text:p text:style-name="List_20_1_Content_Last"> 9 schwarze Oliven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Raspeln Sie die Gurke und lassen Sie sie dann auf einem Sieb abtropfen, ausdrücken. </text:p>
      <text:p text:style-name="Text_20_body">Vermischen Sie den Joghurt, die geraspelte Gurke, den geriebenen Knoblauch und schmecken Sie mit Salz, Pfeffer, Olivenöl und Zitronensaft/Essig ab. </text:p>
      <text:p text:style-name="Text_20_body">Lassen Sie die Mischung etwas im Kühlschrank ziehen. </text:p>
      <text:p text:style-name="Text_20_body">Verzieren Sie die Soße kurz vor dem Servieren mit Paprikapulver, dem schwarzen Pfeffer und mit den Oliv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24:35</meta:creation-date>
    <dc:creator>Generated</dc:creator>
    <dc:date>2026-08-12T16::24:35</dc:date>
    <dc:language>en-US</dc:language>
    <meta:editing-cycles>1</meta:editing-cycles>
    <meta:editing-duration>PT0S</meta:editing-duration>
    <dc:title>kochrezepte:saucen_dips_beilagen:tzatziki</dc:title>
  </office:meta>
</office:document-meta>
</file>