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9325882b101f3286b9d7e5e681e90e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kraeuter:salbei"/><text:bookmark-start text:name="__RefHeading___salbei_1"/><text:bookmark-start text:name="salbei"/>Salbei<text:bookmark-end text:name="__RefHeading___salbei_1"/><text:bookmark-end text:name="salbei"/></text:h>
      <text:p text:style-name="Text_20_body"><draw:frame draw:style-name="mediacenter" draw:name="0" text:anchor-type="paragraph" draw:z-index="0" svg:width="7.9375cm" style:rel-width="100%" svg:height="5.953125cm" style:rel-height="scale"><draw:image xlink:href="Pictures/39325882b101f3286b9d7e5e681e90e8.jpg" xlink:type="simple" xlink:show="embed" xlink:actuate="onLoad"/></draw:frame></text:p>
      <text:h text:style-name="Heading_20_2" text:outline-level="2"><text:bookmark-start text:name="__RefHeading___eckdaten_zur_pflanze_2"/><text:bookmark-start text:name="eckdaten_zur_pflanze"/>Eckdaten zur Pflanze<text:bookmark-end text:name="__RefHeading___eckdaten_zur_pflanze_2"/><text:bookmark-end text:name="eckdaten_zur_pflanze"/></text:h>
      <text:p text:style-name="Text_20_body">Der Salbei tritt weltweit in den unterschiedlichsten Untergattungen auf. Er ist ein stark aromatisch duftendes Gewächs, welches bereits in sehr früher Zeit wegen seiner Heilkraft sehr geschätzt wurde.</text:p>
      <text:p text:style-name="Text_20_body">Nicht umsonst leitet sich „Salbei“ von dem Lateinischen „salvare“ (dt. heilen) ab.</text:p>
      <text:p text:style-name="Text_20_body">Die Pflanze mag es im Garten am liebsten sehr sonnig und mäßig gegossen. Dann wird sie als Strauch bis zu 60 cm hoch.</text:p>
      <text:p text:style-name="Text_20_body">Sie zählt zu den mehrjährigen Gewächsen.[(weitere Infos: <text:a xlink:type="simple" xlink:href="http://www.mein-gartenbuch.de/echter-salbei/" text:style-name="Internet_20_link" text:visited-style-name="Visited_20_Internet_20_Link">http://www.mein-gartenbuch.de/echter-salbei/</text:a>)]</text:p>
      <text:h text:style-name="Heading_20_2" text:outline-level="2"><text:bookmark-start text:name="__RefHeading___medizinisches_3"/><text:bookmark-start text:name="medizinisches"/>Medizinisches<text:bookmark-end text:name="__RefHeading___medizinisches_3"/><text:bookmark-end text:name="medizinisches"/></text:h>
      <text:p text:style-name="Text_20_body">Der Salbei ist ein Klassiker unter den Heilpflanzen. Er wird gegen Halsschmerzen eingesetzt und regt Leber und Galle an.</text:p>
      <text:h text:style-name="Heading_20_2" text:outline-level="2"><text:bookmark-start text:name="__RefHeading___verwendung_in_der_kueche_4"/><text:bookmark-start text:name="verwendung_in_der_kueche"/>Verwendung in der Küche<text:bookmark-end text:name="__RefHeading___verwendung_in_der_kueche_4"/><text:bookmark-end text:name="verwendung_in_der_kueche"/></text:h>
      <text:p text:style-name="Text_20_body">Salbei besitzt eine enorme Gewürzkraft. Seine Blätter schmecken leicht bitter. Er sollte in der Küche nur sehr sparsam zum Einsatz kommen.</text:p>
      <text:p text:style-name="Text_20_body">Er lässt sich sehr gut im Fett mitbraten.</text:p>
      <text:p text:style-name="Text_20_body">Man kann ihn super zu Fleisch-, Fisch-, Nudel- und Gemüsegerichten verwenden.</text:p>
      <text:h text:style-name="Heading_20_2" text:outline-level="2"><text:bookmark-start text:name="__RefHeading___rezepte_mit_salbei_5"/><text:bookmark-start text:name="rezepte_mit_salbei"/>Rezepte mit Salbei<text:bookmark-end text:name="__RefHeading___rezepte_mit_salbei_5"/><text:bookmark-end text:name="rezepte_mit_salbe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1::55:21</meta:creation-date>
    <dc:creator>Generated</dc:creator>
    <dc:date>2026-08-12T11::55:21</dc:date>
    <dc:language>en-US</dc:language>
    <meta:editing-cycles>1</meta:editing-cycles>
    <meta:editing-duration>PT0S</meta:editing-duration>
    <dc:title>wissenswertes:kraeuter:salbei</dc:title>
  </office:meta>
</office:document-meta>
</file>