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749e9f3a8cc8a78381f0c1f4852d7c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kraeuter:rosmarin"/><text:bookmark-start text:name="__RefHeading___rosmarin_1"/><text:bookmark-start text:name="rosmarin"/>Rosmarin<text:bookmark-end text:name="__RefHeading___rosmarin_1"/><text:bookmark-end text:name="rosmarin"/></text:h>
      <text:p text:style-name="Text_20_body"><draw:frame draw:style-name="mediacenter" draw:name="0" text:anchor-type="paragraph" draw:z-index="0" svg:width="7.9375cm" style:rel-width="100%" svg:height="7.762875cm" style:rel-height="scale"><draw:image xlink:href="Pictures/0749e9f3a8cc8a78381f0c1f4852d7ce.jpg" xlink:type="simple" xlink:show="embed" xlink:actuate="onLoad"/></draw:frame></text:p>
      <text:h text:style-name="Heading_20_2" text:outline-level="2"><text:bookmark-start text:name="__RefHeading___eckdaten_zur_pflanze_2"/><text:bookmark-start text:name="eckdaten_zur_pflanze"/>Eckdaten zur Pflanze<text:bookmark-end text:name="__RefHeading___eckdaten_zur_pflanze_2"/><text:bookmark-end text:name="eckdaten_zur_pflanze"/></text:h>
      <text:p text:style-name="Text_20_body">Es gibt nicht den Rosmarin. Man bekommt es stets mit wenigstens zwanzig Unterarten und Züchtungen zu tun, die entweder einjährig oder mehrjährig sind, eine unterschiedliche Pflege bedürfen und geschmacklich unterschiedliche Akzente setzen.</text:p>
      <text:p text:style-name="Text_20_body">Der Rosmarin wächst im Freiland aber auch als Kübelpflanze.</text:p>
      <text:p text:style-name="Text_20_body">Mit der richtigen Pflege kann die Pflanze bis zu 2 m groß werden.</text:p>
      <text:p text:style-name="Text_20_body">Wie sehr viele mediterrane Gewächse bevorzugt der Rosmarin eine gleichmäßige Sonneneinstrahlung und ein eher trockenes Boden-Milieu.</text:p>
      <text:p text:style-name="Text_20_body">Er möchte nur mäßig gegossen werden. Beim Auspflanzen im März wie auch im August sollte man seine Erde mit Volldünger versehen. [(s. <text:a xlink:type="simple" xlink:href="http://www.gartentipps.com/rosmarin-sorten-und-pflege-tipps-vorgestellt.html" text:style-name="Internet_20_link" text:visited-style-name="Visited_20_Internet_20_Link">http://www.gartentipps.com/rosmarin-sorten-und-pflege-tipps-vorgestellt.html</text:a>)]</text:p>
      <text:h text:style-name="Heading_20_2" text:outline-level="2"><text:bookmark-start text:name="__RefHeading___medizinisches_3"/><text:bookmark-start text:name="medizinisches"/>Medizinisches<text:bookmark-end text:name="__RefHeading___medizinisches_3"/><text:bookmark-end text:name="medizinisches"/></text:h>
      <text:p text:style-name="Text_20_body">Seine nadelförmigen Blätter wirken ausgleichend auf die Nerven und auf den Kreislauf. Ebenfalls lindern sie Magenbeschwerden, ein Völlegefühl und Blähungen.</text:p>
      <text:h text:style-name="Heading_20_2" text:outline-level="2"><text:bookmark-start text:name="__RefHeading___verwendung_in_der_kueche_4"/><text:bookmark-start text:name="verwendung_in_der_kueche"/>Verwendung in der Küche<text:bookmark-end text:name="__RefHeading___verwendung_in_der_kueche_4"/><text:bookmark-end text:name="verwendung_in_der_kueche"/></text:h>
      <text:p text:style-name="Text_20_body">Rosmarin ist vom Geschmack her eher harzig und leicht bitter. Getrocknet wie auch frisch verträgt er längere Kochperioden ohne Probleme.</text:p>
      <text:p text:style-name="Text_20_body">Man kann seine Zweige als duftende Tischdekoration verwenden.</text:p>
      <text:p text:style-name="Text_20_body">Rosmarin ist ideal für Kartoffelgerichte und passt hervorragend zu gegrillten Gemüse-, Lamm-, Fleisch- und Fisch-Menüs.</text:p>
      <text:p text:style-name="Text_20_body">Sehr leckere Kräuterbuttersorten lassen sich mit ihm ebenfalls herstellen.</text:p>
      <text:h text:style-name="Heading_20_2" text:outline-level="2"><text:bookmark-start text:name="__RefHeading___rezepte_mit_rosmarin_5"/><text:bookmark-start text:name="rezepte_mit_rosmarin"/>Rezepte mit Rosmarin<text:bookmark-end text:name="__RefHeading___rezepte_mit_rosmarin_5"/><text:bookmark-end text:name="rezepte_mit_rosmari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16::50:00</meta:creation-date>
    <dc:creator>Generated</dc:creator>
    <dc:date>2026-08-12T16::50:00</dc:date>
    <dc:language>en-US</dc:language>
    <meta:editing-cycles>1</meta:editing-cycles>
    <meta:editing-duration>PT0S</meta:editing-duration>
    <dc:title>wissenswertes:kraeuter:rosmarin</dc:title>
  </office:meta>
</office:document-meta>
</file>