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f9c9d61fce4aac8662df166ebf7d7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petersilie"/><text:bookmark-start text:name="__RefHeading___petersilie_1"/><text:bookmark-start text:name="petersilie"/>Petersilie<text:bookmark-end text:name="__RefHeading___petersilie_1"/><text:bookmark-end text:name="petersilie"/></text:h>
      <text:p text:style-name="Text_20_body"><draw:frame draw:style-name="mediacenter" draw:name="0" text:anchor-type="paragraph" draw:z-index="0" svg:width="7.9375cm" style:rel-width="100%" svg:height="5.286375cm" style:rel-height="scale"><draw:image xlink:href="Pictures/ff9c9d61fce4aac8662df166ebf7d702.jpg" xlink:type="simple" xlink:show="embed" xlink:actuate="onLoad"/></draw:frame></text:p>
      <text:h text:style-name="Heading_20_2" text:outline-level="2"><text:bookmark-start text:name="__RefHeading___eckdaten_zur_pflanze_2"/><text:bookmark-start text:name="eckdaten_zur_pflanze"/>Eckdaten zur Pflanze<text:bookmark-end text:name="__RefHeading___eckdaten_zur_pflanze_2"/><text:bookmark-end text:name="eckdaten_zur_pflanze"/></text:h>
      <text:p text:style-name="Text_20_body">Die Petersilie ist eine mehrjährige Pflanze, die ursprünglich aus dem Mittelmeerraum stammt. Sie hat entweder krause oder glatte Blätter. Sie kann bis zu 90 cm Wuchshöhe vorweisen. Sie bevorzugt frische und nährstoffreiche Böden. Es ist ein Kraut, welches allen Witterungseinflüssen gegenüber sehr robust begegnet.</text:p>
      <text:p text:style-name="Text_20_body">Petersilie kann man getrost draußen überwintern.[(weiteres hier: <text:a xlink:type="simple" xlink:href="http://de.wikipedia.org/wiki/Petersilie" text:style-name="Internet_20_link" text:visited-style-name="Visited_20_Internet_20_Link">http://de.wikipedia.org/wiki/Petersilie</text:a>)]</text:p>
      <text:h text:style-name="Heading_20_2" text:outline-level="2"><text:bookmark-start text:name="__RefHeading___medizinisches_3"/><text:bookmark-start text:name="medizinisches"/>Medizinisches<text:bookmark-end text:name="__RefHeading___medizinisches_3"/><text:bookmark-end text:name="medizinisches"/></text:h>
      <text:p text:style-name="Text_20_body">Die Pflanze hat einen sehr hohen Vitamin-C-Gehalt. Mithin stärkt Petersilie das Immunsystem und regt überdies auch den Appetit an.</text:p>
      <text:h text:style-name="Heading_20_2" text:outline-level="2"><text:bookmark-start text:name="__RefHeading___verwendung_in_der_kueche_4"/><text:bookmark-start text:name="verwendung_in_der_kueche"/>Verwendung in der Küche<text:bookmark-end text:name="__RefHeading___verwendung_in_der_kueche_4"/><text:bookmark-end text:name="verwendung_in_der_kueche"/></text:h>
      <text:p text:style-name="Text_20_body">Petersilie - ganz egal ob glatt oder kraus - kann man stets mitkochen.</text:p>
      <text:p text:style-name="Text_20_body">Sie eignet sich ebenfalls hervorragend zum Garnieren von Gerichten.</text:p>
      <text:p text:style-name="Text_20_body">Ihr Einsatzbereich in der Küche ist sehr vielfältig. </text:p>
      <text:p text:style-name="Text_20_body">Sie passt hervorragend zu Fleischgerichten, zu Kartoffeln, zu Salaten, Suppen, Saucen und etwa Semmelknödeln.</text:p>
      <text:h text:style-name="Heading_20_2" text:outline-level="2"><text:bookmark-start text:name="__RefHeading___rezepte_mit_petersilie_5"/><text:bookmark-start text:name="rezepte_mit_petersilie"/>Rezepte mit Petersilie<text:bookmark-end text:name="__RefHeading___rezepte_mit_petersilie_5"/><text:bookmark-end text:name="rezepte_mit_petersili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06::21:01</meta:creation-date>
    <dc:creator>Generated</dc:creator>
    <dc:date>2026-08-12T06::21:01</dc:date>
    <dc:language>en-US</dc:language>
    <meta:editing-cycles>1</meta:editing-cycles>
    <meta:editing-duration>PT0S</meta:editing-duration>
    <dc:title>wissenswertes:kraeuter:petersilie</dc:title>
  </office:meta>
</office:document-meta>
</file>