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03d76f87f7f6a0ea2270ac21bc57de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ssenswertes:kraeuter:koriander"/><text:bookmark-start text:name="__RefHeading___koriander_1"/><text:bookmark-start text:name="koriander"/>Koriander<text:bookmark-end text:name="__RefHeading___koriander_1"/><text:bookmark-end text:name="koriander"/></text:h>
      <text:p text:style-name="Text_20_body">
<draw:frame draw:style-name="mediacenter" draw:name="0" text:anchor-type="paragraph" draw:z-index="0" svg:width="7.9375cm" style:rel-width="100%" svg:height="5.461cm" style:rel-height="scale"><draw:image xlink:href="Pictures/703d76f87f7f6a0ea2270ac21bc57de3.jpg" xlink:type="simple" xlink:show="embed" xlink:actuate="onLoad"/></draw:frame></text:p>
      <text:h text:style-name="Heading_20_2" text:outline-level="2"><text:bookmark-start text:name="__RefHeading___eckdaten_zur_pflanze_2"/><text:bookmark-start text:name="eckdaten_zur_pflanze"/>Eckdaten zur Pflanze<text:bookmark-end text:name="__RefHeading___eckdaten_zur_pflanze_2"/><text:bookmark-end text:name="eckdaten_zur_pflanze"/></text:h>
      <text:p text:style-name="Text_20_body">Koriander ist eine einjährige Heil- und Gewürzpflanze. Er verträgt Halbschatten und volle Sonne. Er mag es trocken. Man sollte ihn daher nur mäßig gießen. Die Aussaat ins Freiland erfolgt etwa Ende April.</text:p>
      <text:p text:style-name="Text_20_body">Als Topfpflanze benötigt er nährstoffreiche Blumenerde und die Zugabe von einfachem Sand.</text:p>
      <text:p text:style-name="Text_20_body">Sein Samen kann etwa Ende Juni geerntet werden.</text:p>
      <text:p text:style-name="Text_20_body">Unter optimalen Bedingungen erlangt der Koriander eine Wuchshöhe von ca. 70 cm. [(vgl. <text:a xlink:type="simple" xlink:href="http://www.gartentipps.com/koriander-pflanzen-und-pflegen-so-wirds-gemacht.html" text:style-name="Internet_20_link" text:visited-style-name="Visited_20_Internet_20_Link">http://www.gartentipps.com/koriander-pflanzen-und-pflegen-so-wirds-gemacht.html</text:a>)]</text:p>
      <text:h text:style-name="Heading_20_2" text:outline-level="2"><text:bookmark-start text:name="__RefHeading___medizinisches_3"/><text:bookmark-start text:name="medizinisches"/>Medizinisches<text:bookmark-end text:name="__RefHeading___medizinisches_3"/><text:bookmark-end text:name="medizinisches"/></text:h>
      <text:p text:style-name="Text_20_body">Seine sekundären Pflanzenstoffe <text:a xlink:type="simple" xlink:href="http://de.wikipedia.org/wiki/Linalool" text:style-name="Internet_20_link" text:visited-style-name="Visited_20_Internet_20_Link">Linalool</text:a> und <text:a xlink:type="simple" xlink:href="http://de.wikipedia.org/wiki/Geraniol" text:style-name="Internet_20_link" text:visited-style-name="Visited_20_Internet_20_Link">Geraniol</text:a> wie auch seine ätherischen Öle lindern Magen-und Darmbeschwerden, chronische Entzündungen und Infektionen.</text:p>
      <text:p text:style-name="Text_20_body">Ebenfalls wird er bei Entgiftungskuren eingesetzt.[(vgl. <text:a xlink:type="simple" xlink:href="http://de.wikipedia.org/wiki/Echter_Koriander" text:style-name="Internet_20_link" text:visited-style-name="Visited_20_Internet_20_Link">http://de.wikipedia.org/wiki/Echter_Koriander</text:a>)]</text:p>
      <text:h text:style-name="Heading_20_2" text:outline-level="2"><text:bookmark-start text:name="__RefHeading___verwendung_in_der_kueche_4"/><text:bookmark-start text:name="verwendung_in_der_kueche"/>Verwendung in der Küche<text:bookmark-end text:name="__RefHeading___verwendung_in_der_kueche_4"/><text:bookmark-end text:name="verwendung_in_der_kueche"/></text:h>
      <text:p text:style-name="Text_20_body">Koriander schmeckt moschus- und zitrusartig. Das Kraut eignet sich hervorragend bei exotischen Gerichten.</text:p>
      <text:p text:style-name="Text_20_body">Selbst im Rohzustand entfaltet der Koriander eine sehr würzige Note. Er lässt sich kurz mitkochen und seine Blätter eignen sich zudem für Garnituren.</text:p>
      <text:p text:style-name="Text_20_body">Verwendung findet er in asiatischen Salaten, Currys, Suppen und Dips.</text:p>
      <text:h text:style-name="Heading_20_2" text:outline-level="2"><text:bookmark-start text:name="__RefHeading___rezepte_mit_koriander_5"/><text:bookmark-start text:name="rezepte_mit_koriander"/>Rezepte mit Koriander<text:bookmark-end text:name="__RefHeading___rezepte_mit_koriander_5"/><text:bookmark-end text:name="rezepte_mit_koriand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4::45:45</meta:creation-date>
    <dc:creator>Generated</dc:creator>
    <dc:date>2026-08-12T14::45:45</dc:date>
    <dc:language>en-US</dc:language>
    <meta:editing-cycles>1</meta:editing-cycles>
    <meta:editing-duration>PT0S</meta:editing-duration>
    <dc:title>wissenswertes:kraeuter:koriander</dc:title>
  </office:meta>
</office:document-meta>
</file>