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80a153f185a6a0ed5b8b0d2906be53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kraeuter:ernaehrung"/><text:bookmark-start text:name="__RefHeading___ernaehrung_1"/><text:bookmark-start text:name="ernaehrung"/>Ernährung<text:bookmark-end text:name="__RefHeading___ernaehrung_1"/><text:bookmark-end text:name="ernaehrung"/></text:h>
      <text:p text:style-name="Text_20_body">
<draw:frame draw:style-name="medialeft" draw:name="0" text:anchor-type="paragraph" draw:z-index="0" svg:width="5.2916666666667cm" style:rel-width="100%" svg:height="4.7889583333333cm" style:rel-height="scale"><draw:image xlink:href="Pictures/c80a153f185a6a0ed5b8b0d2906be539.jpg" xlink:type="simple" xlink:show="embed" xlink:actuate="onLoad"/></draw:frame>In dieser Rubrik geht es vorrangig um Informationen für eine gesunde Ernährung. Nicht zu kurz kommen soll auch meine ökologisch nachhaltige Motivation, welche sich stets dem regionalem Kontext und den Jahreszeiten verpflichtet fühlt. 
<text:line-break/><text:line-break/>
In dieser virtuellen Ecke für eine bewusstseinsbildende Ernährungslehre warten viele interessante Tabellen, Erläuterungen und von mir ausprogrammierte Formeln aus dem Gesundheitswesen auf Sie.
<text:line-break/><text:line-break/></text:p>
      <text:h text:style-name="Heading_20_2" text:outline-level="2"><text:bookmark-start text:name="__RefHeading___grundlegende_berechnungen_zur_ernaehrungslehre_2"/><text:bookmark-start text:name="grundlegende_berechnungen_zur_ernaehrungslehre"/>Grundlegende Berechnungen zur Ernährungslehre<text:bookmark-end text:name="__RefHeading___grundlegende_berechnungen_zur_ernaehrungslehre_2"/><text:bookmark-end text:name="grundlegende_berechnungen_zur_ernaehrungslehre"/></text:h>
      <text:list text:style-name="List_20_1" text:continue-numbering="false">
        <text:list-item>
          <text:p text:style-name="List_20_1_Content_First"> <text:a xlink:type="simple" xlink:href="https://kochen.dieckmann.cloud/wissenswertes/ernaehrung/body_mass_index" text:style-name="Internet_20_link" text:visited-style-name="Visited_20_Internet_20_Link">Ihr Body-Mass-Index</text:a></text:p>
        </text:list-item>
        <text:list-item>
          <text:p text:style-name="List_20_1_Content_Last"> <text:a xlink:type="simple" xlink:href="https://kochen.dieckmann.cloud/wissenswertes/ernaehrung/taeglicher_kalorienbedarf" text:style-name="Internet_20_link" text:visited-style-name="Visited_20_Internet_20_Link">Ihr täglicher Kalorienbedarf</text:a>  </text:p>
        </text:list-item>
      </text:list>
      <text:h text:style-name="Heading_20_2" text:outline-level="2"><text:bookmark-start text:name="__RefHeading___tabellen_und_kalender_zur_ernaehrung_3"/><text:bookmark-start text:name="tabellen_und_kalender_zur_ernaehrung"/>Tabellen und Kalender zur Ernährung<text:bookmark-end text:name="__RefHeading___tabellen_und_kalender_zur_ernaehrung_3"/><text:bookmark-end text:name="tabellen_und_kalender_zur_ernaehrung"/></text:h>
      <text:list text:style-name="List_20_1" text:continue-numbering="false">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50:13</meta:creation-date>
    <dc:creator>Generated</dc:creator>
    <dc:date>2026-08-12T16::50:13</dc:date>
    <dc:language>en-US</dc:language>
    <meta:editing-cycles>1</meta:editing-cycles>
    <meta:editing-duration>PT0S</meta:editing-duration>
    <dc:title>wissenswertes:kraeuter:ernaehrung</dc:title>
  </office:meta>
</office:document-meta>
</file>