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71a9bd5ca4abc14b23dc540d5abc46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kraeuter:basilikum"/><text:bookmark-start text:name="__RefHeading___basilikum_1"/><text:bookmark-start text:name="basilikum"/>Basilikum<text:bookmark-end text:name="__RefHeading___basilikum_1"/><text:bookmark-end text:name="basilikum"/></text:h>
      <text:p text:style-name="Text_20_body"><draw:frame draw:style-name="mediacenter" draw:name="0" text:anchor-type="paragraph" draw:z-index="0" svg:width="7.9375cm" style:rel-width="100%" svg:height="5.953125cm" style:rel-height="scale"><draw:image xlink:href="Pictures/171a9bd5ca4abc14b23dc540d5abc46e.jpg" xlink:type="simple" xlink:show="embed" xlink:actuate="onLoad"/></draw:frame></text:p>
      <text:h text:style-name="Heading_20_2" text:outline-level="2"><text:bookmark-start text:name="__RefHeading___eckdaten_zur_pflanze_2"/><text:bookmark-start text:name="eckdaten_zur_pflanze"/>Eckdaten zur Pflanze<text:bookmark-end text:name="__RefHeading___eckdaten_zur_pflanze_2"/><text:bookmark-end text:name="eckdaten_zur_pflanze"/></text:h>
      <text:p text:style-name="Text_20_body">Ihre Blütezeit reicht von Juni bis September. Es ist eine einjährig wachsende Pflanze, deren Größe zwischen 20 und 60 cm liegt. Sie ist sehr wärmeliebend und stammt natürlicherweise aus dem Raum Afrika und Asien.
Sie taucht in unterschiedlichen Kulturformen auf und trägt den Beinamen „Königskraut“.[(<text:a xlink:type="simple" xlink:href="http://de.wikipedia.org/wiki/Basilikum" text:style-name="Internet_20_link" text:visited-style-name="Visited_20_Internet_20_Link">http://de.wikipedia.org/wiki/Basilikum</text:a>)]</text:p>
      <text:h text:style-name="Heading_20_2" text:outline-level="2"><text:bookmark-start text:name="__RefHeading___medizinisches_3"/><text:bookmark-start text:name="medizinisches"/>Medizinisches<text:bookmark-end text:name="__RefHeading___medizinisches_3"/><text:bookmark-end text:name="medizinisches"/></text:h>
      <text:p text:style-name="Text_20_body">Basilikum fördert die Verdauung und löst Magenkrämpfe.</text:p>
      <text:h text:style-name="Heading_20_2" text:outline-level="2"><text:bookmark-start text:name="__RefHeading___verwendung_in_der_kueche_4"/><text:bookmark-start text:name="verwendung_in_der_kueche"/>Verwendung in der Küche<text:bookmark-end text:name="__RefHeading___verwendung_in_der_kueche_4"/><text:bookmark-end text:name="verwendung_in_der_kueche"/></text:h>
      <text:p text:style-name="Text_20_body">Der Basilikum schmeckt eher süß-würzig und leicht pfeffrig. Es kann den Pfeffer hier und da ersetzen. Seine frischen Blätter niemals mitkochen, denn sonst werden sie bitter.</text:p>
      <text:p text:style-name="Text_20_body">Basilikum passt zu Fleisch, Salaten und Tomatengerichten.</text:p>
      <text:h text:style-name="Heading_20_2" text:outline-level="2"><text:bookmark-start text:name="__RefHeading___rezepte_mit_basilikum_5"/><text:bookmark-start text:name="rezepte_mit_basilikum"/>Rezepte mit Basilikum<text:bookmark-end text:name="__RefHeading___rezepte_mit_basilikum_5"/><text:bookmark-end text:name="rezepte_mit_basilikum"/></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05:36</meta:creation-date>
    <dc:creator>Generated</dc:creator>
    <dc:date>2026-08-12T16::05:36</dc:date>
    <dc:language>en-US</dc:language>
    <meta:editing-cycles>1</meta:editing-cycles>
    <meta:editing-duration>PT0S</meta:editing-duration>
    <dc:title>wissenswertes:kraeuter:basilikum</dc:title>
  </office:meta>
</office:document-meta>
</file>