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gewuerze:zimt"/><text:bookmark-start text:name="__RefHeading___zimt_1"/><text:bookmark-start text:name="zimt"/>Zimt<text:bookmark-end text:name="__RefHeading___zimt_1"/><text:bookmark-end text:name="zimt"/></text:h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h text:style-name="Heading_20_2" text:outline-level="2"><text:bookmark-start text:name="__RefHeading___rezepte_mit_zimt_5"/><text:bookmark-start text:name="rezepte_mit_zimt"/>Rezepte mit Zimt<text:bookmark-end text:name="__RefHeading___rezepte_mit_zimt_5"/><text:bookmark-end text:name="rezepte_mit_zim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5::47:05</meta:creation-date>
    <dc:creator>Generated</dc:creator>
    <dc:date>2026-08-12T15::47:05</dc:date>
    <dc:language>en-US</dc:language>
    <meta:editing-cycles>1</meta:editing-cycles>
    <meta:editing-duration>PT0S</meta:editing-duration>
    <dc:title>wissenswertes:gewuerze:zimt</dc:title>
  </office:meta>
</office:document-meta>
</file>