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gewuerze:safran"/><text:bookmark-start text:name="__RefHeading___safran_1"/><text:bookmark-start text:name="safran"/>Safran<text:bookmark-end text:name="__RefHeading___safran_1"/><text:bookmark-end text:name="safran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safran_5"/><text:bookmark-start text:name="rezepte_mit_safran"/>Rezepte mit Safran<text:bookmark-end text:name="__RefHeading___rezepte_mit_safran_5"/><text:bookmark-end text:name="rezepte_mit_safr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0::54:37</meta:creation-date>
    <dc:creator>Generated</dc:creator>
    <dc:date>2026-08-12T10::54:37</dc:date>
    <dc:language>en-US</dc:language>
    <meta:editing-cycles>1</meta:editing-cycles>
    <meta:editing-duration>PT0S</meta:editing-duration>
    <dc:title>wissenswertes:gewuerze:safran</dc:title>
  </office:meta>
</office:document-meta>
</file>