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fe6c90a2bf11554d486cd90cbdd74ae.jpg"/>
  <manifest:file-entry manifest:media-type="image/png" manifest:full-path="Pictures/b3bdd089f388b6ce6ca8ffef910510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iele"/><text:bookmark-start text:name="__RefHeading___spiele_rund_ums_kochen_1"/><text:bookmark-start text:name="spiele_rund_ums_kochen"/>Spiele rund ums Kochen<text:bookmark-end text:name="__RefHeading___spiele_rund_ums_kochen_1"/><text:bookmark-end text:name="spiele_rund_ums_kochen"/></text:h>
      <text:p text:style-name="Text_20_body">

Für den Zeitvertreib zwischendurch finden Sie hier eine kleine selbst programmierte Zusammenstellung an themenorientierten Spielen. Viel Spaß damit! </text:p>
      <text:p text:style-name="Text_20_body"><draw:frame draw:style-name="mediacenter" draw:name="0" text:anchor-type="paragraph" draw:z-index="0" svg:width="6.6145833333333cm" style:rel-width="100%" svg:height="1.5875cm" style:rel-height="scale"><draw:image xlink:href="Pictures/3fe6c90a2bf11554d486cd90cbdd74ae.jpg" xlink:type="simple" xlink:show="embed" xlink:actuate="onLoad"/></draw:frame></text:p>
      <text:p text:style-name="Text_20_body">Bei „Cook`N Click“ müssen Sie die abgebildeten Gegenstände aus der kulinarischen Welt möglichst schnell erraten. Sie spielen gegen die Zeit, denn je mehr Felder aufgedeckt werden, desto weniger Punkte erhalten Sie in der jeweiligen Runde. Wer zu den Top 10 beim Lösen der Bilderrätsel gehört, der kann sich in der „Hall of Fame“ unter Angabe seines Namens verewigen.
</text:p>
      <text:p text:style-name="Text_20_body"><draw:frame draw:style-name="mediacenter" draw:name="1" text:anchor-type="paragraph" draw:z-index="1" svg:width="10.583333333333cm" svg:height="2.2254082039028cm"><draw:image xlink:href="Pictures/b3bdd089f388b6ce6ca8ffef910510f6.png" xlink:type="simple" xlink:show="embed" xlink:actuate="onLoad"/></draw:frame></text:p>
      <text:p text:style-name="Text_20_body">Über Puzzlespiele muss man nicht allzu viele Worte verlieren. Im virtuellen Eingangsdialog lässt sich das Bildmotiv frei wählen. Die Anzahl der Puzzleteile variiert je nach Spielstufe. Zur Orientierung erscheint im Hintergrund soft eingeblendet das Zielbild. Die einzelnen Puzzleteilchen lassen sich bequem mit der Maus verschieben und via Mausrad in die richtige Ausrichtung bringen. Die korrekte Position eines Puzzelteilchens wird dabei durch einen grünen Rahmen visualisiert.</text:p>
      <text:p text:style-name="Text_20_body">Für Verbesserungsvorschläge zu diesen bislang zwei Spielen bin ich sehr offen. Man kann sich bei mir auch melden, wenn ein Browser sich beim Rendering der Spiele irgendwie bockig zeigt. Nutzen Sie hierzu das Kontaktformular unter <text:a xlink:type="simple" xlink:href="https://kochen.dieckmann.cloud/kontakt" text:style-name="Internet_20_link" text:visited-style-name="Visited_20_Internet_20_Link">Kontakt</text:a>.</text:p>
      <text:p text:style-name="Text_20_body">Ich kann Internetprogrammierung und verstehe etwas von Webdesign, möchte mich aber zugleich bei der Open-Source-Community für ihre Beiträge, die meine künstlerischen Fähigkeiten übersteigen, recht herzlich bedanken.</text:p>
      <text:p text:style-name="Text_20_body"><text:span text:style-name="underline"><text:span text:style-name="Strong_20_Emphasis">- CookNClick:</text:span>
</text:span></text:p>
      <text:p text:style-name="Text_20_body">Hintergrundmusik und manche Soundeffekte stammen von den Usern hagfilms/, makkuzu und renatalmar, welche auf <text:a xlink:type="simple" xlink:href="https://freesound.org/" text:style-name="Internet_20_link" text:visited-style-name="Visited_20_Internet_20_Link">https://freesound.org/</text:a> tätig sind.</text:p>
      <text:p text:style-name="Text_20_body">Die Abbildungen der Lebensmittel unterstehen der Public-Domain-Lizenz und erfordern keine Namensnennung.</text:p>
      <text:p text:style-name="Text_20_body"><text:span text:style-name="Strong_20_Emphasis"><text:span text:style-name="underline"><text:span text:style-name="Strong_20_Emphasis"/>- Kulinarische Puzzlespiele:<text:span text:style-name="Strong_20_Emphasis"/></text:span></text:span></text:p>
      <text:p text:style-name="Text_20_body">Die Hintergrundmusik zu diesem Spiel stammt von der Seite:
<text:a xlink:type="simple" xlink:href="http://www.bensound.com/royalty-free-music" text:style-name="Internet_20_link" text:visited-style-name="Visited_20_Internet_20_Link">http://www.bensound.com/royalty-free-music</text:a></text:p>
      <text:p text:style-name="Text_20_body">Zudem verwende ich einen Zeichensatz,der von <text:a xlink:type="simple" xlink:href="http://www.fontsaddict.com" text:style-name="Internet_20_link" text:visited-style-name="Visited_20_Internet_20_Link">www.fontsaddict.com</text:a> stamm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5::56:31</meta:creation-date>
    <dc:creator>Generated</dc:creator>
    <dc:date>2026-08-12T15::56:31</dc:date>
    <dc:language>en-US</dc:language>
    <meta:editing-cycles>1</meta:editing-cycles>
    <meta:editing-duration>PT0S</meta:editing-duration>
    <dc:title>spiele</dc:title>
  </office:meta>
</office:document-meta>
</file>