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dcc513f7f151a99c31f55034eb5bce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vorspeisen:sonstiges:spitzpaprika-antipasti"/><text:bookmark-start text:name="__RefHeading___spitzpaprika-antipasti_1"/><text:bookmark-start text:name="spitzpaprika-antipasti"/>Spitzpaprika-Antipasti<text:bookmark-end text:name="__RefHeading___spitzpaprika-antipasti_1"/><text:bookmark-end text:name="spitzpaprika-antipasti"/></text:h>
      <text:p text:style-name="Text_20_body">
<draw:frame draw:style-name="mediacenter" draw:name="0" text:anchor-type="paragraph" draw:z-index="0" svg:width="7.8845833333333cm" style:rel-width="100%" svg:height="5.953125cm" style:rel-height="scale"><draw:image xlink:href="Pictures/bdcc513f7f151a99c31f55034eb5bce8.jpg" xlink:type="simple" xlink:show="embed" xlink:actuate="onLoad"/></draw:frame></text:p>
      <text:p text:style-name="Text_20_body">Das Ganze ist ausgekoppelt aus einem kulinarischen Motto-Abend, den ich einmal für eine Freundin vorbereitet habe.</text:p>
      <text:p text:style-name="Text_20_body">Überbackene Spitzpaprika mit Schafskäse-Kräutercreme. </text:p>
      <text:p text:style-name="Text_20_body">Dazu ein eigenes <text:a xlink:type="simple" xlink:href="https://kochen.dieckmann.cloud/backrezepte/brote/ciabatta-brot_mit_parma-schinken_und_mozarella" text:style-name="Internet_20_link" text:visited-style-name="Visited_20_Internet_20_Link">Ciabatta-Brot</text:a> und eine <text:a xlink:type="simple" xlink:href="https://kochen.dieckmann.cloud/kochrezepte/saucen_dips_cremes/kraeuterbutter_mit_fetakaese" text:style-name="Internet_20_link" text:visited-style-name="Visited_20_Internet_20_Link">Kräuterbutter mit Feta-Käse</text:a>.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500 g Spitzpaprika</text:p>
        </text:list-item>
        <text:list-item>
          <text:p text:style-name="List_20_1_Content"> 200 g Schafskäse</text:p>
        </text:list-item>
        <text:list-item>
          <text:p text:style-name="List_20_1_Content"> 100 ml Sahne</text:p>
        </text:list-item>
        <text:list-item>
          <text:p text:style-name="List_20_1_Content"> 2 EL Olivenöl</text:p>
        </text:list-item>
        <text:list-item>
          <text:p text:style-name="List_20_1_Content"> 1 EL frischen Thymian</text:p>
        </text:list-item>
        <text:list-item>
          <text:p text:style-name="List_20_1_Content"> 1 EL frischen Oregano</text:p>
        </text:list-item>
        <text:list-item>
          <text:p text:style-name="List_20_1_Content"> 1 EL frischen Salbei</text:p>
        </text:list-item>
        <text:list-item>
          <text:p text:style-name="List_20_1_Content"> 1 EL frische Petersilie</text:p>
        </text:list-item>
        <text:list-item>
          <text:p text:style-name="List_20_1_Content"> 1 Zehe gepressten Knoblauch</text:p>
        </text:list-item>
        <text:list-item>
          <text:p text:style-name="List_20_1_Content"> etwas Chilipulver</text:p>
        </text:list-item>
        <text:list-item>
          <text:p text:style-name="List_20_1_Content"> Salz und Pfeffer</text:p>
        </text:list-item>
        <text:list-item>
          <text:p text:style-name="List_20_1_Content_Last"> 6 Cocktailtomaten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Den Schafskäse mit einer Gabel zerdrücken und mit Sahne, Olivenöl, Knoblauch und den Kräutern zu einer sämigen Creme verrühren. </text:p>
      <text:p text:style-name="Text_20_body">Mit Chili, Salz und Pfeffer abschmecken.</text:p>
      <text:p text:style-name="Text_20_body">Die Spitzpaprika längs von oben nach unten und oben ca. 2 cm quer einschneiden, so dass man sie aufklappen und die Kerne entfernen kann. </text:p>
      <text:p text:style-name="Text_20_body">Mit der Schafskäsecreme füllen. </text:p>
      <text:p text:style-name="Text_20_body">Von den Cocktailtomaten oben den Strunk entfernen, über Kreuz leicht einschneiden und etwas salzen. </text:p>
      <text:p text:style-name="Text_20_body">Die Spitzpaprika und die Cocktailtomaten in eine mit Olivenöl gefettete, feuerfeste Form geben und noch etwas mit Olivenöl beträufeln.</text:p>
      <text:p text:style-name="Text_20_body">Das Gemüse bei 200 ° C Ober-/Unterhitze im vorgeheizten Ofen ca. 40 Minuten gar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09:43</meta:creation-date>
    <dc:creator>Generated</dc:creator>
    <dc:date>2026-08-12T16::09:43</dc:date>
    <dc:language>en-US</dc:language>
    <meta:editing-cycles>1</meta:editing-cycles>
    <meta:editing-duration>PT0S</meta:editing-duration>
    <dc:title>kochrezepte:vorspeisen:sonstiges:spitzpaprika-antipasti</dc:title>
  </office:meta>
</office:document-meta>
</file>