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6c7989b0fd75caa688787a59eb2a89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alate:spinat-apfel-salat"/><text:bookmark-start text:name="__RefHeading___spinat-apfel-salat_1"/><text:bookmark-start text:name="spinat-apfel-salat"/>Spinat-Apfel-Salat<text:bookmark-end text:name="__RefHeading___spinat-apfel-salat_1"/><text:bookmark-end text:name="spinat-apfel-salat"/></text:h>
      <text:p text:style-name="Text_20_body"><draw:frame draw:style-name="mediacenter" draw:name="0" text:anchor-type="paragraph" draw:z-index="0" svg:width="5.2916666666667cm" style:rel-width="100%" svg:height="3.8818918350168cm" style:rel-height="scale"><draw:image xlink:href="Pictures/76c7989b0fd75caa688787a59eb2a89e.jpg" xlink:type="simple" xlink:show="embed" xlink:actuate="onLoad"/></draw:frame>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250g Spinat</text:p>
        </text:list-item>
        <text:list-item>
          <text:p text:style-name="List_20_1_Content"> 250g Möhren</text:p>
        </text:list-item>
        <text:list-item>
          <text:p text:style-name="List_20_1_Content"> 250g Äpfel</text:p>
        </text:list-item>
        <text:list-item>
          <text:p text:style-name="List_20_1_Content"> 1 fettarmer Joghurt</text:p>
        </text:list-item>
        <text:list-item>
          <text:p text:style-name="List_20_1_Content"> 2 EL Obstessig</text:p>
        </text:list-item>
        <text:list-item>
          <text:p text:style-name="List_20_1_Content"> 2 EL Öl</text:p>
        </text:list-item>
        <text:list-item>
          <text:p text:style-name="List_20_1_Content"> 1 TL Honig</text:p>
        </text:list-item>
        <text:list-item>
          <text:p text:style-name="List_20_1_Content"> 3 Msp Jodsalz</text:p>
        </text:list-item>
        <text:list-item>
          <text:p text:style-name="List_20_1_Content_Last"> 1 TL Thymian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Spinat gut waschen, Stengel abschneiden und abtropfen lassen. Joghurt mit Obstessig und Öl, Honig, Jodsalz und Thymian verrühren. Spinat in 1 cm breite Streifen schneiden, Möhren grob raspeln, die Auml;pfel würfeln, unter die Salatsauce geben und gleich servie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6:14</meta:creation-date>
    <dc:creator>Generated</dc:creator>
    <dc:date>2026-08-12T16::06:14</dc:date>
    <dc:language>en-US</dc:language>
    <meta:editing-cycles>1</meta:editing-cycles>
    <meta:editing-duration>PT0S</meta:editing-duration>
    <dc:title>kochrezepte:vorspeisen:salate:spinat-apfel-salat</dc:title>
  </office:meta>
</office:document-meta>
</file>