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1cf5fbb83a676323a0c0d10d962f29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:pikanter_eisbergsalat"/><text:bookmark-start text:name="__RefHeading___pikanter_eisbergsalat_1"/><text:bookmark-start text:name="pikanter_eisbergsalat"/>Pikanter Eisbergsalat<text:bookmark-end text:name="__RefHeading___pikanter_eisbergsalat_1"/><text:bookmark-end text:name="pikanter_eisbergsalat"/></text:h>
      <text:p text:style-name="Text_20_body"><draw:frame draw:style-name="mediacenter" draw:name="0" text:anchor-type="paragraph" draw:z-index="0" svg:width="10.583333333333cm" svg:height="5.953125cm"><draw:image xlink:href="Pictures/41cf5fbb83a676323a0c0d10d962f292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h text:style-name="Heading_20_3" text:outline-level="3"><text:bookmark-start text:name="__RefHeading___der_salat_3"/><text:bookmark-start text:name="der_salat"/>Der Salat<text:bookmark-end text:name="__RefHeading___der_salat_3"/><text:bookmark-end text:name="der_salat"/></text:h>
      <text:list text:style-name="List_20_1" text:continue-numbering="false">
        <text:list-item>
          <text:p text:style-name="List_20_1_Content_First"> 1/2 Kopf Eisbergsalat</text:p>
        </text:list-item>
        <text:list-item>
          <text:p text:style-name="List_20_1_Content"> 1 rote Paprikaschote</text:p>
        </text:list-item>
        <text:list-item>
          <text:p text:style-name="List_20_1_Content"> 1 kleine Dose Maiskörner</text:p>
        </text:list-item>
        <text:list-item>
          <text:p text:style-name="List_20_1_Content_Last"> 150g grüne Erbsen</text:p>
        </text:list-item>
      </text:list>
      <text:h text:style-name="Heading_20_3" text:outline-level="3"><text:bookmark-start text:name="__RefHeading___fuer_die_marinade_4"/><text:bookmark-start text:name="fuer_die_marinade"/>Für die Marinade:<text:bookmark-end text:name="__RefHeading___fuer_die_marinade_4"/><text:bookmark-end text:name="fuer_die_marinade"/></text:h>
      <text:list text:style-name="List_20_1" text:continue-numbering="false">
        <text:list-item>
          <text:p text:style-name="List_20_1_Content_First"> 2-3 EL Essig</text:p>
        </text:list-item>
        <text:list-item>
          <text:p text:style-name="List_20_1_Content"> 1 EL Öl</text:p>
        </text:list-item>
        <text:list-item>
          <text:p text:style-name="List_20_1_Content"> 1 TL mittelscharfer Senf</text:p>
        </text:list-item>
        <text:list-item>
          <text:p text:style-name="List_20_1_Content"> Salz</text:p>
        </text:list-item>
        <text:list-item>
          <text:p text:style-name="List_20_1_Content"> 1-2 TL Zucker</text:p>
        </text:list-item>
        <text:list-item>
          <text:p text:style-name="List_20_1_Content"> 1 TL Chilipulver</text:p>
        </text:list-item>
        <text:list-item>
          <text:p text:style-name="List_20_1_Content_Last"> 1-2 TL Worcestersauce oder flüssige Maggiwürze</text:p>
        </text:list-item>
      </text:list>
      <text:h text:style-name="Heading_20_2" text:outline-level="2"><text:bookmark-start text:name="__RefHeading___zubereitung_5"/><text:bookmark-start text:name="zubereitung"/>Zubereitung<text:bookmark-end text:name="__RefHeading___zubereitung_5"/><text:bookmark-end text:name="zubereitung"/></text:h>
      <text:p text:style-name="Text_20_body">Eisbergsalat entblättern, waschen, abtropfen lassen, Paprika waschen, vom Kernbau und den Innenhäuten befreien und in feine Streifen schneiden.</text:p>
      <text:p text:style-name="Text_20_body">Tiefgefrorene Erbsen nach Anleitung kochen, mit kaltem Wasser abschrecken.</text:p>
      <text:p text:style-name="Text_20_body">Alles zusammen in eine Salatschüssel mischen und die Maiskörner hinzugeben.</text:p>
      <text:p text:style-name="Text_20_body">Aus Essig, Salz, Zucker, Senf, Chilipulver und Worcestersauce nach eigenem Geschmack eine Marinade anrühren, über den Salat gießen und gut vermis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09::04:45</meta:creation-date>
    <dc:creator>Generated</dc:creator>
    <dc:date>2026-08-12T09::04:45</dc:date>
    <dc:language>en-US</dc:language>
    <meta:editing-cycles>1</meta:editing-cycles>
    <meta:editing-duration>PT0S</meta:editing-duration>
    <dc:title>kochrezepte:vorspeisen:salate:pikanter_eisbergsalat</dc:title>
  </office:meta>
</office:document-meta>
</file>