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a36966a0f74a32c051197960989d35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vorspeisen:salate:chinakohl-paprika-salat"/><text:bookmark-start text:name="__RefHeading___chinakohl-paprika-salat_1"/><text:bookmark-start text:name="chinakohl-paprika-salat"/>Chinakohl-Paprika-Salat<text:bookmark-end text:name="__RefHeading___chinakohl-paprika-salat_1"/><text:bookmark-end text:name="chinakohl-paprika-salat"/></text:h>
      <text:p text:style-name="Text_20_body"><draw:frame draw:style-name="mediacenter" draw:name="0" text:anchor-type="paragraph" draw:z-index="0" svg:width="11.324166666667cm" svg:height="12.7cm"><draw:image xlink:href="Pictures/ca36966a0f74a32c051197960989d354.jpg" xlink:type="simple" xlink:show="embed" xlink:actuate="onLoad"/></draw:frame></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1 Paprika rot</text:p>
        </text:list-item>
        <text:list-item>
          <text:p text:style-name="List_20_1_Content"> 1 Paprika gelb</text:p>
        </text:list-item>
        <text:list-item>
          <text:p text:style-name="List_20_1_Content"> etwas Weißwein</text:p>
        </text:list-item>
        <text:list-item>
          <text:p text:style-name="List_20_1_Content"> 6 EL Weißweinessig</text:p>
        </text:list-item>
        <text:list-item>
          <text:p text:style-name="List_20_1_Content"> 1-2 EL Senf</text:p>
        </text:list-item>
        <text:list-item>
          <text:p text:style-name="List_20_1_Content"> 1/2 GL Sahnemeerrettich</text:p>
        </text:list-item>
        <text:list-item>
          <text:p text:style-name="List_20_1_Content"> 1-2 EL Ketchup</text:p>
        </text:list-item>
        <text:list-item>
          <text:p text:style-name="List_20_1_Content"> 6 EL Maiskeimöl bzw. Pflanzenöl</text:p>
        </text:list-item>
        <text:list-item>
          <text:p text:style-name="List_20_1_Content"> 1 Zwiebel</text:p>
        </text:list-item>
        <text:list-item>
          <text:p text:style-name="List_20_1_Content_Last"> etwas Pfeffer</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Den Chinakohl in feine Streifen schneiden und in eine Salatschüssel geben. Rote und gelbe Paprika halbieren und von weißen Häuten und Kernen befreien und in dünne Streifen schneiden. Danach wird die Paprika mit dem Chinakohl vermischt.</text:p>
      <text:p text:style-name="Text_20_body">Aus Weißwein, Weißweinessig, Senf, Sahnemeerrettich, Ketchup und Maiskeimöl eine pikante Marinade rühren. Eine Zwiebel pellen und in feine Würfel schneiden. Zwiebelwürfel mit der Marinade vermischen und mit frisch gemahlenen Pfeffer und etwas Salz würzen.</text:p>
      <text:p text:style-name="Text_20_body">Zum Schluss die Marinade über den Chinakohl-Paprika-Salat geben und gut durchmis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59:36</meta:creation-date>
    <dc:creator>Generated</dc:creator>
    <dc:date>2026-08-12T16::59:36</dc:date>
    <dc:language>en-US</dc:language>
    <meta:editing-cycles>1</meta:editing-cycles>
    <meta:editing-duration>PT0S</meta:editing-duration>
    <dc:title>kochrezepte:vorspeisen:salate:chinakohl-paprika-salat</dc:title>
  </office:meta>
</office:document-meta>
</file>