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012a3c18f1cfc20b2e73c0258943eb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saucen_dips_beilagen:spaghettisauce"/><text:bookmark-start text:name="__RefHeading___spaghettisauce_1"/><text:bookmark-start text:name="spaghettisauce"/>Spaghettisauce<text:bookmark-end text:name="__RefHeading___spaghettisauce_1"/><text:bookmark-end text:name="spaghettisauce"/></text:h>
      <text:p text:style-name="Text_20_body">
<draw:frame draw:style-name="mediacenter" draw:name="0" text:anchor-type="paragraph" draw:z-index="0" svg:width="8.4666666666667cm" style:rel-width="100%" svg:height="6.2177083333333cm" style:rel-height="scale"><draw:image xlink:href="Pictures/5012a3c18f1cfc20b2e73c0258943eb0.jpg" xlink:type="simple" xlink:show="embed" xlink:actuate="onLoad"/></draw:frame></text:p>
      <text:p text:style-name="Text_20_body">Diese Sauce zu Spaghettigerichten ist sehr schnell gemacht und sehr schmackhaft.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kleine Gemüsezwiebel</text:p>
        </text:list-item>
        <text:list-item>
          <text:p text:style-name="List_20_1_Content"> 2 Knoblauchzehen</text:p>
        </text:list-item>
        <text:list-item>
          <text:p text:style-name="List_20_1_Content"> 1 Bund Suppengrün</text:p>
        </text:list-item>
        <text:list-item>
          <text:p text:style-name="List_20_1_Content"> 1 Zweig Rosmarin</text:p>
        </text:list-item>
        <text:list-item>
          <text:p text:style-name="List_20_1_Content"> 3 Esslöffel Olivenöl</text:p>
        </text:list-item>
        <text:list-item>
          <text:p text:style-name="List_20_1_Content"> 200ml Gemüsebrühe</text:p>
        </text:list-item>
        <text:list-item>
          <text:p text:style-name="List_20_1_Content"> 100ml Rotwein</text:p>
        </text:list-item>
        <text:list-item>
          <text:p text:style-name="List_20_1_Content"> 500g Passierte Tomaten</text:p>
        </text:list-item>
        <text:list-item>
          <text:p text:style-name="List_20_1_Content"> 1 Prise Pfeffer und Salz</text:p>
        </text:list-item>
        <text:list-item>
          <text:p text:style-name="List_20_1_Content"> 2 Teelöffel Zucker (evtl. mehr)</text:p>
        </text:list-item>
        <text:list-item>
          <text:p text:style-name="List_20_1_Content"> 400g Spaghetti</text:p>
        </text:list-item>
        <text:list-item>
          <text:p text:style-name="List_20_1_Content"> 1/2 Bund Basilikum</text:p>
        </text:list-item>
        <text:list-item>
          <text:p text:style-name="List_20_1_Content_Last"> 100g Parmesan (im Stück)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Es ist wichtig, daß das Gemüse beim Garen schön saftig bleibt und trocken wird. Dann schmiegt es sich besser um die Nudeln.</text:p>
      <text:p text:style-name="Text_20_body">Gemüsezwiebel und Knoblauch pellen, Suppengrün putzen und waschen, alles fein würfeln, Rosmarinnadeln fein hacken.</text:p>
      <text:p text:style-name="Text_20_body">Ölivenöl in einem breiten, flachen Topf erhitzenund alle vorbereiteten Zutaten darin 4 bis 5 Minuten unter Rühren andünsten, Brühe zugiessen und 4 bis 5 Minuten offen kochen lassen. </text:p>
      <text:p text:style-name="Text_20_body">Rotwein und Tomaten zugeben. Gemüsesauce mit Salz, Pfeffer und Zucker würzen und offen 8 bis 10 Minuten einkochen lassen.</text:p>
      <text:p text:style-name="Text_20_body">Gleichzeitig Spaghetti in kochendem Salzwasser nach Packungsanweisung garen. Basilikumblätter in Streifen schneiden. Käse reiben.</text:p>
      <text:p text:style-name="Text_20_body">Die Gemüsesauce eventuell nachwürzen und das Basilikum unterrühren. Die Nudeln abgiessen, gut abtropfen lassen und mit der Gemüsesauce und dem Käse servieren.</text:p>
      <text:p text:style-name="Text_20_body">Ein Rezept für <text:a xlink:type="simple" xlink:href="https://kochen.dieckmann.cloud/grundrezepte/nudelteig" text:style-name="Internet_20_link" text:visited-style-name="Visited_20_Internet_20_Link">selbstgemachte Nudeln</text:a> hierz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1::55:56</meta:creation-date>
    <dc:creator>Generated</dc:creator>
    <dc:date>2026-08-12T11::55:56</dc:date>
    <dc:language>en-US</dc:language>
    <meta:editing-cycles>1</meta:editing-cycles>
    <meta:editing-duration>PT0S</meta:editing-duration>
    <dc:title>kochrezepte:saucen_dips_beilagen:spaghettisauce</dc:title>
  </office:meta>
</office:document-meta>
</file>