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3d3655a6dd10c185883febd5295c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rhabarber-_erdbeer-_vanille-marmelade"/><text:bookmark-start text:name="__RefHeading___rhabarber-_erdbeer-_vanille-marmelade_1"/><text:bookmark-start text:name="rhabarber-_erdbeer-_vanille-marmelade"/>Rhabarber-, Erdbeer-, Vanille-Marmelade<text:bookmark-end text:name="__RefHeading___rhabarber-_erdbeer-_vanille-marmelade_1"/><text:bookmark-end text:name="rhabarber-_erdbeer-_vanille-marmelade"/></text:h>
      <text:p text:style-name="Text_20_body"><draw:frame draw:style-name="mediacenter" draw:name="0" text:anchor-type="paragraph" draw:z-index="0" svg:width="7.9375cm" style:rel-width="100%" svg:height="5.9055cm" style:rel-height="scale"><draw:image xlink:href="Pictures/943d3655a6dd10c185883febd5295c7d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,5kg Rhabarber </text:p>
        </text:list-item>
        <text:list-item>
          <text:p text:style-name="List_20_1_Content"> 500g Erdbeeren </text:p>
        </text:list-item>
        <text:list-item>
          <text:p text:style-name="List_20_1_Content"> 1kg Gelierzucker, (Ich nehme 2:1, denn alles andere ist mir zu süß) </text:p>
        </text:list-item>
        <text:list-item>
          <text:p text:style-name="List_20_1_Content_Last"> 3 Packungen Vanillezucker besser vier Vanillescho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Man wäscht natürlich als erstes den Rhabarber und schneidet ihn in daumenbreite Stücke. Die Erdbeeren werden püriert aber so, das noch kleine Stückchen erhalten bleiben.</text:p>
      <text:p text:style-name="Text_20_body">Dann kocht man den Rhabarber mit der Vanille etwa eine Viertelstunde unter großer Hitze – bis er weich ist.</text:p>
      <text:p text:style-name="Text_20_body">Schließlich werden die pürierten Erdbeeren hinzugefügt.</text:p>
      <text:p text:style-name="Text_20_body">Wenn alles wieder gut kocht, den Gelierzucker hinzugeben und etwa 5 Minuten abermals unter großer Hitze aufkochen lassen.</text:p>
      <text:p text:style-name="Text_20_body">Die noch heiße Marmelade fülgt man letztlich in Weck-Gläser, verschließt sie und stellt sie 10 Minuten auf den Kopf. Danach die Gläser wieder umdrehen und die Marmelade abkühlen lassen.</text:p>
      <text:p text:style-name="Text_20_body">Vier Gläser habe ich daraus bekomm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0::53:37</meta:creation-date>
    <dc:creator>Generated</dc:creator>
    <dc:date>2026-08-12T10::53:37</dc:date>
    <dc:language>en-US</dc:language>
    <meta:editing-cycles>1</meta:editing-cycles>
    <meta:editing-duration>PT0S</meta:editing-duration>
    <dc:title>kochrezepte:saucen_dips_beilagen:rhabarber-_erdbeer-_vanille-marmelade</dc:title>
  </office:meta>
</office:document-meta>
</file>