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7496407fc521f708e556cd8c7b384f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hauptgerichte:spargelauflauf"/><text:bookmark-start text:name="__RefHeading___spargelauflauf_1"/><text:bookmark-start text:name="spargelauflauf"/>Spargelauflauf<text:bookmark-end text:name="__RefHeading___spargelauflauf_1"/><text:bookmark-end text:name="spargelauflauf"/></text:h>
      <text:p text:style-name="Text_20_body">
<draw:frame draw:style-name="mediacenter" draw:name="0" text:anchor-type="paragraph" draw:z-index="0" svg:width="7.9375cm" style:rel-width="100%" svg:height="5.953125cm" style:rel-height="scale"><draw:image xlink:href="Pictures/77496407fc521f708e556cd8c7b384f3.jpg" xlink:type="simple" xlink:show="embed" xlink:actuate="onLoad"/></draw:frame></text:p>
      <text:p text:style-name="Text_20_body">Warum den Spargel nicht einmal anders verwerten und der Sauce Hollandaise ein gottbefohlen wünschen?</text:p>
      <text:p text:style-name="Text_20_body">Hier einmal eine Idee für einen Auflauf mit den etwas würzigeren grünen Spargel.</text:p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500g Hackfleisch</text:p>
        </text:list-item>
        <text:list-item>
          <text:p text:style-name="List_20_1_Content"> 2 Frühlingszwiebeln</text:p>
        </text:list-item>
        <text:list-item>
          <text:p text:style-name="List_20_1_Content"> 1/2 Blumenkohl</text:p>
        </text:list-item>
        <text:list-item>
          <text:p text:style-name="List_20_1_Content"> 500g grüner Spargel</text:p>
        </text:list-item>
        <text:list-item>
          <text:p text:style-name="List_20_1_Content"> 5-6 Kartoffeln</text:p>
        </text:list-item>
        <text:list-item>
          <text:p text:style-name="List_20_1_Content"> 1 Becher Sahne</text:p>
        </text:list-item>
        <text:list-item>
          <text:p text:style-name="List_20_1_Content"> 1 Ei</text:p>
        </text:list-item>
        <text:list-item>
          <text:p text:style-name="List_20_1_Content"> Salz Pfeffer, geschnittener Knoblauch und Muskat</text:p>
        </text:list-item>
        <text:list-item>
          <text:p text:style-name="List_20_1_Content"> eine Hand voll Schnittlauch und Thymian</text:p>
        </text:list-item>
        <text:list-item>
          <text:p text:style-name="List_20_1_Content_Last"> ca. 300g geriebenen Emmentaler Käse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Das Hackfleisch krümelig anbraten, würzen. </text:p>
      <text:p text:style-name="Text_20_body">Den Spargel in kleine Stücke schneiden und dazugeben.</text:p>
      <text:p text:style-name="Text_20_body">Ein paar Minuten später die in Ringe geschnittenen Frühlingszwiebeln mitschmoren.</text:p>
      <text:p text:style-name="Text_20_body">Die Kartoffeln und den Blumenkohl vorher gar kochen.</text:p>
      <text:p text:style-name="Text_20_body">Alles in die Auflaufform füllen.</text:p>
      <text:p text:style-name="Text_20_body">Die Sahne mit dem Ei und dem Muskat verrühren und über den Auflauf gießen. </text:p>
      <text:p text:style-name="Text_20_body">Mit den Käse bestreuen und ab in den Ofen bei 180 Grad ca 30 Minuten back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19:56</meta:creation-date>
    <dc:creator>Generated</dc:creator>
    <dc:date>2026-08-12T16::19:56</dc:date>
    <dc:language>en-US</dc:language>
    <meta:editing-cycles>1</meta:editing-cycles>
    <meta:editing-duration>PT0S</meta:editing-duration>
    <dc:title>kochrezepte:hauptgerichte:spargelauflauf</dc:title>
  </office:meta>
</office:document-meta>
</file>