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527a1b0011dc51c6e6f91184362d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schweinefleisch_chinesisch"/><text:bookmark-start text:name="__RefHeading___schweinefleisch_chinesisch_1"/><text:bookmark-start text:name="schweinefleisch_chinesisch"/>Schweinefleisch chinesisch<text:bookmark-end text:name="__RefHeading___schweinefleisch_chinesisch_1"/><text:bookmark-end text:name="schweinefleisch_chinesisch"/></text:h>
      <text:p text:style-name="Text_20_body">
<draw:frame draw:style-name="medialeft" draw:name="0" text:anchor-type="paragraph" draw:z-index="0" svg:width="5.2916666666667cm" style:rel-width="100%" svg:height="5.2916666666667cm" style:rel-height="scale"><draw:image xlink:href="Pictures/63527a1b0011dc51c6e6f91184362d49.jpg" xlink:type="simple" xlink:show="embed" xlink:actuate="onLoad"/></draw:frame>
Die chinesische Küche ist sehr schmackhaft und gesund. </text:p>
      <text:p text:style-name="Text_20_body">Man braucht für dieses Gericht nicht unbedingt einen Wok so wie ich ihn verwende; es reicht auch eine Bratpfanne, die große Hitze entwickeln kann, so daß die Bestandteile des Gerichts noch Biss behalten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6 EL süße Sojasauce</text:p>
        </text:list-item>
        <text:list-item>
          <text:p text:style-name="List_20_1_Content"> 8 EL Fischsauce</text:p>
        </text:list-item>
        <text:list-item>
          <text:p text:style-name="List_20_1_Content"> 1/8 Liter Brühe</text:p>
        </text:list-item>
        <text:list-item>
          <text:p text:style-name="List_20_1_Content"> 1 Limone</text:p>
        </text:list-item>
        <text:list-item>
          <text:p text:style-name="List_20_1_Content"> Knoblauch</text:p>
        </text:list-item>
        <text:list-item>
          <text:p text:style-name="List_20_1_Content"> 1/2 Chilischote</text:p>
        </text:list-item>
        <text:list-item>
          <text:p text:style-name="List_20_1_Content"> 300g Schweinefilet</text:p>
        </text:list-item>
        <text:list-item>
          <text:p text:style-name="List_20_1_Content"> 150g Sojabohnen</text:p>
        </text:list-item>
        <text:list-item>
          <text:p text:style-name="List_20_1_Content"> 100g Karotten</text:p>
        </text:list-item>
        <text:list-item>
          <text:p text:style-name="List_20_1_Content"> 2 rote Paprika</text:p>
        </text:list-item>
        <text:list-item>
          <text:p text:style-name="List_20_1_Content"> 2 grüne Paprika</text:p>
        </text:list-item>
        <text:list-item>
          <text:p text:style-name="List_20_1_Content"> 3 EL Erdnußöl</text:p>
        </text:list-item>
        <text:list-item>
          <text:p text:style-name="List_20_1_Content_Last"> Chinesisches Fertiggewürz oder (sog. „Fünf-Gewürz“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Schweinefilet chinesisch wird im Wok zubereitet. </text:p>
      <text:p text:style-name="Text_20_body">Aus süßer Sojasauce, Fischsauce und Brühe eine Marinade rühren. Saft einer ausgepressten Limone zufügen. </text:p>
      <text:p text:style-name="Text_20_body">Mit feingehacktem Knoblauch würzen. </text:p>
      <text:p text:style-name="Text_20_body">Chilischote halbieren, weiße Kerne entfernen und Chilischote in sehr feine Würfel schneiden. Chilischote in die Marinade geben. </text:p>
      <text:p text:style-name="Text_20_body">Schweinefilet in dünne Scheiben schneiden und etwas in der Marinade ziehen lassen. </text:p>
      <text:p text:style-name="Text_20_body">Inzwischen Sojabohnen aus dem Glas in ein Sieb gießen. Mit fließend Wasser abspülen und gut trocknen lassen. </text:p>
      <text:p text:style-name="Text_20_body">Karotten schälen und in feine Stifte raspeln. </text:p>
      <text:p text:style-name="Text_20_body">Paprikas halbieren, weiße Häute und Kerne entfernen. Paprikas in Streifen schneiden. </text:p>
      <text:p text:style-name="Text_20_body">Im Wok Erdnußöl erhitzen. Karotten und Paprikas darin unter Rühren ca. 5 Minuten andünsten. Gemüse an den Rand schieben. </text:p>
      <text:p text:style-name="Text_20_body">Schweinefilet aus der Marinade nehmen, portionsweise im Öl anbraten und an den Rand schieben. </text:p>
      <text:p text:style-name="Text_20_body">Marinade vom Fleisch in den Wok gießen. Sojabohnen zufügen und mit dem Gemüse und Schweinfilet mischen. </text:p>
      <text:p text:style-name="Text_20_body">Mit chinesischem Fünf-Gewürz würzen. </text:p>
      <text:p text:style-name="Text_20_body">Dazu Basmati Reis reich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01</meta:creation-date>
    <dc:creator>Generated</dc:creator>
    <dc:date>2026-08-12T16::06:01</dc:date>
    <dc:language>en-US</dc:language>
    <meta:editing-cycles>1</meta:editing-cycles>
    <meta:editing-duration>PT0S</meta:editing-duration>
    <dc:title>kochrezepte:hauptgerichte:schweinefleisch_chinesisch</dc:title>
  </office:meta>
</office:document-meta>
</file>