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7cdba9f550b787e44e7c32e60a4a65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uptseite"/><text:bookmark-start text:name="__RefHeading___willkommen_bei_rund_ums_kochen_und_backen_1"/><text:bookmark-start text:name="willkommen_bei_rund_ums_kochen_und_backen"/>Willkommen bei "Rund ums Kochen und Backen"<text:bookmark-end text:name="__RefHeading___willkommen_bei_rund_ums_kochen_und_backen_1"/><text:bookmark-end text:name="willkommen_bei_rund_ums_kochen_und_backen"/></text:h>
      <text:p text:style-name="Text_20_body"><draw:frame draw:style-name="medialeft" draw:name="0" text:anchor-type="paragraph" draw:z-index="0" svg:width="5.2916666666667cm" style:rel-width="100%" svg:height="3.96875cm" style:rel-height="scale"><draw:image xlink:href="Pictures/27cdba9f550b787e44e7c32e60a4a657.jpg" xlink:type="simple" xlink:show="embed" xlink:actuate="onLoad"/></draw:frame>Dieses Wiki richtet sich an alle Freunde der kulinarischen Erlebniswelt.</text:p>
      <text:p text:style-name="Text_20_body">Bislang ist es noch ein virtueller Rohbau, an dem allerdings sehr emsig weiterentwickelt wird.</text:p>
      <text:p text:style-name="Text_20_body">Gegenwärtig stelle ich meine erprobten Rezepte noch unter der Rubrik <text:a xlink:type="simple" xlink:href="http://www.fotos.familie-dieckmann.com/index.php?/category/25" text:style-name="Internet_20_link" text:visited-style-name="Visited_20_Internet_20_Link">"Kochen und Backen"</text:a> auf meiner Internetpräsenz zur Verfügung und bin gleichauf auch der Admin für die Facebook-Gruppe <text:a xlink:type="simple" xlink:href="https://www.facebook.com/groups/AllesFuerDeinLeiblichesWohl/" text:style-name="Internet_20_link" text:visited-style-name="Visited_20_Internet_20_Link">"Alles für Dein leibliches Wohl"</text:a>.<text:line-break/>
<text:line-break/>
Im Ergebnis sehe ich meinen Wunsch nach einem interaktiv gestaltetem gemeinsamen Kochbuch als dauerhaftes Fortschreibungsmodell am besten in einem kleinem Wiki verwirklicht.</text:p>
      <text:p text:style-name="Text_20_body">Wer nach einem Rezept für einen guten <text:a xlink:type="simple" xlink:href="https://kochen.dieckmann.cloud/kochrezepte/vorspeisen/salate" text:style-name="Internet_20_link" text:visited-style-name="Visited_20_Internet_20_Link">Salat</text:a> oder für eine sehr schmackhafte <text:a xlink:type="simple" xlink:href="https://kochen.dieckmann.cloud/kochrezepte/vorspeisen/suppen" text:style-name="Internet_20_link" text:visited-style-name="Visited_20_Internet_20_Link">Suppe</text:a> sucht, wer einmal ein neues Rezept für ein <text:a xlink:type="simple" xlink:href="https://kochen.dieckmann.cloud/kochrezepte/hauptgerichte" text:style-name="Internet_20_link" text:visited-style-name="Visited_20_Internet_20_Link">Hauptgericht</text:a> aus den international unterschiedlichsten Küchenwelten ausprobieren möchte, wer nach einem Rezept für eine gelungene <text:a xlink:type="simple" xlink:href="https://kochen.dieckmann.cloud/kochrezepte/nachspeisen" text:style-name="Internet_20_link" text:visited-style-name="Visited_20_Internet_20_Link">Nachspeise</text:a> Ausschau hält, der wird in diesem Wiki zunehmend fündig werden.</text:p>
      <text:p text:style-name="Text_20_body">Nicht zu kurz kommen sollen neben dem leckere <text:a xlink:type="simple" xlink:href="https://kochen.dieckmann.cloud/backrezepte" text:style-name="Internet_20_link" text:visited-style-name="Visited_20_Internet_20_Link">Brot- und Kuchenrezepte</text:a>, deren Endprodukt es so beim Bäcker nicht zu kaufen gibt.</text:p>
      <text:p text:style-name="Text_20_body">Erklärt werden nebst dem zahllose <text:a xlink:type="simple" xlink:href="https://kochen.dieckmann.cloud/grundrezepte" text:style-name="Internet_20_link" text:visited-style-name="Visited_20_Internet_20_Link">Grundrezepte</text:a>, die jeder Küchenfreund kennen sollte.</text:p>
      <text:p text:style-name="Text_20_body">Mit auf dem Programm steht zudem <text:a xlink:type="simple" xlink:href="https://kochen.dieckmann.cloud/wissenswertes" text:style-name="Internet_20_link" text:visited-style-name="Visited_20_Internet_20_Link">Wissenswertes</text:a> etwa aus der Ernährungslehre oder der Kräuter- und Gewürzkunde.</text:p>
      <text:p text:style-name="Text_20_body">Gegenwärtig finden Sie in diesem Wiki bereits über  Rezepte.</text:p>
      <text:p text:style-name="Text_20_body">Selbst mitwirken kann jeder, der uns seinen Erfahrungsreichtum am Herd nicht vorenthalten möchte.<text:line-break/>
<text:line-break/>
Nach einer <text:a xlink:type="simple" xlink:href="https://kochen.dieckmann.cloud/spezial/anmelden_do_register" text:style-name="Internet_20_link" text:visited-style-name="Visited_20_Internet_20_Link">Registrierung</text:a> und/oder <text:a xlink:type="simple" xlink:href="https://kochen.dieckmann.cloud/spezial/anmelden_do_login_sectok_f4b679db5f5638607da30174cc9c9dd3" text:style-name="Internet_20_link" text:visited-style-name="Visited_20_Internet_20_Link">Anmeldung</text:a> kann uns jeder an seinen Selfmade-Gaumenfreuden teilhaben lassen.</text:p>
      <text:p text:style-name="Text_20_body">Verschaffen Sie sich einen ersten Überblick über die bisherigen Inhalte von „Rund ums Kochen und Backen“ über das <text:a xlink:type="simple" xlink:href="https://kochen.dieckmann.cloud/glossar" text:style-name="Internet_20_link" text:visited-style-name="Visited_20_Internet_20_Link">Glossar</text:a>.</text:p>
      <text:p text:style-name="Text_20_body">Eine Übersicht über die neu eingepflegten Rezepte finden Sie <text:a xlink:type="simple" xlink:href="https://kochen.dieckmann.cloud/wiki/statistik" text:style-name="Internet_20_link" text:visited-style-name="Visited_20_Internet_20_Link">hier</text:a>.</text:p>
      <text:h text:style-name="Heading_20_2" text:outline-level="2"><text:bookmark-start text:name="__RefHeading___besuchen_sie_uns_auch_auf_facebook_2"/><text:bookmark-start text:name="besuchen_sie_uns_auch_auf_facebook"/>Besuchen Sie uns auch auf Facebook<text:bookmark-end text:name="__RefHeading___besuchen_sie_uns_auch_auf_facebook_2"/><text:bookmark-end text:name="besuchen_sie_uns_auch_auf_facebook"/></text:h>
      <text:p text:style-name="Text_20_body">Besuchen Sie auch meine Kochgruppe bei<text:a xlink:type="simple" xlink:href="https://www.facebook.com/groups/AllesFuerDeinLeiblichesWohl/" text:style-name="Internet_20_link" text:visited-style-name="Visited_20_Internet_20_Link">"Alles für Dein leibliches Wohl"</text:a>. Es lohnt sich ganz bestimmt.</text:p>
      <text:p text:style-name="Text_20_body"><draw:a xlink:type="simple" xlink:href="https://www.facebook.com/groups/AllesFuerDeinLeiblichesWohl/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5::34:20</meta:creation-date>
    <dc:creator>Generated</dc:creator>
    <dc:date>2026-08-12T15::34:20</dc:date>
    <dc:language>en-US</dc:language>
    <meta:editing-cycles>1</meta:editing-cycles>
    <meta:editing-duration>PT0S</meta:editing-duration>
    <dc:title>hauptseite</dc:title>
  </office:meta>
</office:document-meta>
</file>