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9464f01c01eaa1c73307d8aebf77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rezepte:brote:kartoffelbrot_mit_speck_und_schnittlauch"/><text:bookmark-start text:name="__RefHeading___kartoffelbrot_mit_speck_und_schnittlauch_1"/><text:bookmark-start text:name="kartoffelbrot_mit_speck_und_schnittlauch"/>Kartoffelbrot mit Speck und Schnittlauch<text:bookmark-end text:name="__RefHeading___kartoffelbrot_mit_speck_und_schnittlauch_1"/><text:bookmark-end text:name="kartoffelbrot_mit_speck_und_schnittlauch"/></text:h>
      <text:p text:style-name="Text_20_body">
<draw:frame draw:style-name="mediacenter" draw:name="0" text:anchor-type="paragraph" draw:z-index="0" svg:width="5.2916666666667cm" style:rel-width="100%" svg:height="3.4660416666667cm" style:rel-height="scale"><draw:image xlink:href="Pictures/fe9464f01c01eaa1c73307d8aebf7788.jpg" xlink:type="simple" xlink:show="embed" xlink:actuate="onLoad"/></draw:frame></text:p>
      <text:p text:style-name="Text_20_body">Hier wieder einmal ein sehr schmackhaftes Brotrezept, welches man nie beim Bäcker erhalten wird.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500g Kartoffeln</text:p>
        </text:list-item>
        <text:list-item>
          <text:p text:style-name="List_20_1_Content"> 125ml Milch</text:p>
        </text:list-item>
        <text:list-item>
          <text:p text:style-name="List_20_1_Content"> 350g Weizenmehl</text:p>
        </text:list-item>
        <text:list-item>
          <text:p text:style-name="List_20_1_Content"> 1 Ei</text:p>
        </text:list-item>
        <text:list-item>
          <text:p text:style-name="List_20_1_Content"> 1 EL Olivenöl</text:p>
        </text:list-item>
        <text:list-item>
          <text:p text:style-name="List_20_1_Content"> 1 TL Salz</text:p>
        </text:list-item>
        <text:list-item>
          <text:p text:style-name="List_20_1_Content"> 1 Würfel frische Backhefe</text:p>
        </text:list-item>
        <text:list-item>
          <text:p text:style-name="List_20_1_Content"> 100g Speck</text:p>
        </text:list-item>
        <text:list-item>
          <text:p text:style-name="List_20_1_Content"> 1 Zwiebel</text:p>
        </text:list-item>
        <text:list-item>
          <text:p text:style-name="List_20_1_Content"> 1 Bund Schnittlauch</text:p>
        </text:list-item>
        <text:list-item>
          <text:p text:style-name="List_20_1_Content_Last"> 1 TL Zuck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p text:style-name="Text_20_body">Rohe, geschälte Kartoffeln fein reiben, auf ein Küchentuch geben, damit eindrehen und gut über der Spüle auspressen.</text:p>
      <text:p text:style-name="Text_20_body">Danach die lauwarme Milch in die Kartoffelmasse rühren.</text:p>
      <text:p text:style-name="Text_20_body">Anschließend Mehl, Ei, Olivenöl, Salz, Zucker sowie die zerbröckelte Hefe dazugeben. Alles zu einem glatten Teig verkneten und solange kneten bis er sich von der Schüssel löst.</text:p>
      <text:p text:style-name="Text_20_body">Den Teig mit einem Geschirrtuch abdecken und ca. 30 Minuten gehen lassen.</text:p>
      <text:p text:style-name="Text_20_body">Dann Speck und Zwiebeln würfeln, den Schnittlauch in Röllchen schneiden und alles unter den gegangenen Teig kneten.</text:p>
      <text:p text:style-name="Text_20_body">Den Teig in eine gefettete Kastenform geben und nochmals zugedeckt ca. 30 Minuten gehen lassen.</text:p>
      <text:p text:style-name="Text_20_body">Im Backofen bei 200 Grad Celsius ca. 45 Minuten back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6:37</meta:creation-date>
    <dc:creator>Generated</dc:creator>
    <dc:date>2026-08-12T16::06:37</dc:date>
    <dc:language>en-US</dc:language>
    <meta:editing-cycles>1</meta:editing-cycles>
    <meta:editing-duration>PT0S</meta:editing-duration>
    <dc:title>backrezepte:brote:kartoffelbrot_mit_speck_und_schnittlauch</dc:title>
  </office:meta>
</office:document-meta>
</file>