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ca99bf4faa20e821c0c51f67d7a590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toren:privat:fiona_zeemann"/><text:bookmark-start text:name="__RefHeading___fiona_zeemann_1"/><text:bookmark-start text:name="fiona_zeemann"/>Fiona Zeemann<text:bookmark-end text:name="__RefHeading___fiona_zeemann_1"/><text:bookmark-end text:name="fiona_zeemann"/></text:h>
      <text:p text:style-name="Text_20_body"><draw:frame draw:style-name="medialeft" draw:name="0" text:anchor-type="paragraph" draw:z-index="0" svg:width="5.2916666666667cm" style:rel-width="100%" svg:height="5.2916666666667cm" style:rel-height="scale"><draw:image xlink:href="Pictures/fca99bf4faa20e821c0c51f67d7a5900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31:56</meta:creation-date>
    <dc:creator>Generated</dc:creator>
    <dc:date>2026-08-12T16::31:56</dc:date>
    <dc:language>en-US</dc:language>
    <meta:editing-cycles>1</meta:editing-cycles>
    <meta:editing-duration>PT0S</meta:editing-duration>
    <dc:title>autoren:privat:fiona_zeemann</dc:title>
  </office:meta>
</office:document-meta>
</file>